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1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1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7" style:family="table-cell" style:parent-style-name="Default" style:data-style-name="N137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8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度</text:p>
          </table:table-cell>
          <table:table-cell table:style-name="ce11" table:formula="of:=SUM([.B7:.B18])" office:value-type="float" office:value="145" calcext:value-type="float">
            <text:p>145</text:p>
          </table:table-cell>
          <table:table-cell table:style-name="ce12" table:formula="of:=SUM([.C7:.C18])" office:value-type="float" office:value="724178" calcext:value-type="float">
            <text:p>724,178</text:p>
          </table:table-cell>
          <table:table-cell table:style-name="ce11" table:formula="of:=SUM([.D7:.D18])" office:value-type="float" office:value="135" calcext:value-type="float">
            <text:p>135</text:p>
          </table:table-cell>
          <table:table-cell table:style-name="ce13" table:formula="of:=SUM([.E7:.E18])" office:value-type="float" office:value="34118.835" calcext:value-type="float">
            <text:p>34,118.8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1月</text:p>
          </table:table-cell>
          <table:table-cell table:style-name="ce6" office:value-type="float" office:value="11" calcext:value-type="float">
            <text:p>11</text:p>
          </table:table-cell>
          <table:table-cell table:style-name="ce14" office:value-type="float" office:value="17282" calcext:value-type="float">
            <text:p>17,282</text:p>
          </table:table-cell>
          <table:table-cell table:style-name="ce6" office:value-type="float" office:value="16" calcext:value-type="float">
            <text:p>16</text:p>
          </table:table-cell>
          <table:table-cell table:style-name="ce16" office:value-type="float" office:value="5918.93" calcext:value-type="float">
            <text:p>5,918.9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2月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3.7" calcext:value-type="float">
            <text:p>13.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3月</text:p>
          </table:table-cell>
          <table:table-cell table:style-name="ce6" office:value-type="float" office:value="16" calcext:value-type="float">
            <text:p>16</text:p>
          </table:table-cell>
          <table:table-cell table:style-name="ce14" office:value-type="float" office:value="11525" calcext:value-type="float">
            <text:p>11,525</text:p>
          </table:table-cell>
          <table:table-cell table:style-name="ce6" office:value-type="float" office:value="18" calcext:value-type="float">
            <text:p>18</text:p>
          </table:table-cell>
          <table:table-cell table:style-name="ce16" office:value-type="float" office:value="9149.83" calcext:value-type="float">
            <text:p>9,149.8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4月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9.49" calcext:value-type="float">
            <text:p>19.4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5月</text:p>
          </table:table-cell>
          <table:table-cell table:style-name="ce6" office:value-type="float" office:value="25" calcext:value-type="float">
            <text:p>25</text:p>
          </table:table-cell>
          <table:table-cell table:style-name="ce14" office:value-type="float" office:value="441932" calcext:value-type="float">
            <text:p>441,932</text:p>
          </table:table-cell>
          <table:table-cell table:style-name="ce6" office:value-type="float" office:value="16" calcext:value-type="float">
            <text:p>16</text:p>
          </table:table-cell>
          <table:table-cell table:style-name="ce16" office:value-type="float" office:value="8589.35" calcext:value-type="float">
            <text:p>8,589.3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6月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4" calcext:value-type="float">
            <text:p>44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1.03" calcext:value-type="float">
            <text:p>41.0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7月</text:p>
          </table:table-cell>
          <table:table-cell table:style-name="ce6" office:value-type="float" office:value="7" calcext:value-type="float">
            <text:p>7</text:p>
          </table:table-cell>
          <table:table-cell table:style-name="ce14" office:value-type="float" office:value="67920" calcext:value-type="float">
            <text:p>67,920</text:p>
          </table:table-cell>
          <table:table-cell table:style-name="ce6" office:value-type="float" office:value="9" calcext:value-type="float">
            <text:p>9</text:p>
          </table:table-cell>
          <table:table-cell table:style-name="ce17" office:value-type="float" office:value="1060.2" calcext:value-type="float">
            <text:p>1,060.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8月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47" calcext:value-type="float">
            <text:p>4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8.01" calcext:value-type="float">
            <text:p>8.0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09月</text:p>
          </table:table-cell>
          <table:table-cell table:style-name="ce6" office:value-type="float" office:value="14" calcext:value-type="float">
            <text:p>14</text:p>
          </table:table-cell>
          <table:table-cell table:style-name="ce14" office:value-type="float" office:value="35047" calcext:value-type="float">
            <text:p>35,047</text:p>
          </table:table-cell>
          <table:table-cell table:style-name="ce6" office:value-type="float" office:value="14" calcext:value-type="float">
            <text:p>14</text:p>
          </table:table-cell>
          <table:table-cell table:style-name="ce16" office:value-type="float" office:value="4861.415" calcext:value-type="float">
            <text:p>4,861.4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10月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59" calcext:value-type="float">
            <text:p>459</text:p>
          </table:table-cell>
          <table:table-cell table:style-name="ce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11月</text:p>
          </table:table-cell>
          <table:table-cell table:style-name="ce6" office:value-type="float" office:value="13" calcext:value-type="float">
            <text:p>13</text:p>
          </table:table-cell>
          <table:table-cell table:style-name="ce14" office:value-type="float" office:value="149863" calcext:value-type="float">
            <text:p>149,863</text:p>
          </table:table-cell>
          <table:table-cell table:style-name="ce6" office:value-type="float" office:value="13" calcext:value-type="float">
            <text:p>13</text:p>
          </table:table-cell>
          <table:table-cell table:style-name="ce16" office:value-type="float" office:value="4456.88" calcext:value-type="float">
            <text:p>4,456.8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6年12月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number-style style:name="N229">
      <number:number number:decimal-places="1" number:min-decimal-places="1" number:min-integer-digits="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9:22:00.8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9" style:display-name="PageStyle_report 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0" style:display-name="PageStyle_report 1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1" style:display-name="PageStyle_report 1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2" style:display-name="PageStyle_report 1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3" style:display-name="PageStyle_report 1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4" style:display-name="PageStyle_report 1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5" style:display-name="PageStyle_report 1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6" style:display-name="PageStyle_report 1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7" style:display-name="PageStyle_report 1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8" style:display-name="PageStyle_report 1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9" style:display-name="PageStyle_report 1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0" style:display-name="PageStyle_report 2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1" style:display-name="PageStyle_report 2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2" style:display-name="PageStyle_report 2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3" style:display-name="PageStyle_report 2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4" style:display-name="PageStyle_report 2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5" style:display-name="PageStyle_report 2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6" style:display-name="PageStyle_report 2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7" style:display-name="PageStyle_report 2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8" style:display-name="PageStyle_report 2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9" style:display-name="PageStyle_report 2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0" style:display-name="PageStyle_report 3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1" style:display-name="PageStyle_report 3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2" style:display-name="PageStyle_report 3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3" style:display-name="PageStyle_report 33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4" style:display-name="PageStyle_report 3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5" style:display-name="PageStyle_report 3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6" style:display-name="PageStyle_report 3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7" style:display-name="PageStyle_report 3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8" style:display-name="PageStyle_report 3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9" style:display-name="PageStyle_report 3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0" style:display-name="PageStyle_report 4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1" style:display-name="PageStyle_report 4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2" style:display-name="PageStyle_report 4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31T09:35:18.970000000</dc:date>
    <meta:editing-duration>PT7H40M10S</meta:editing-duration>
    <meta:editing-cycles>16</meta:editing-cycles>
    <meta:document-statistic meta:table-count="1" meta:cell-count="74" meta:object-count="0"/>
  </office:meta>
</office:document-meta>
</file>