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1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1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7" style:family="table-cell" style:parent-style-name="Default" style:data-style-name="N13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度</text:p>
          </table:table-cell>
          <table:table-cell table:style-name="ce11" table:formula="of:=SUM([.B7:.B18])" office:value-type="float" office:value="122" calcext:value-type="float">
            <text:p>122</text:p>
          </table:table-cell>
          <table:table-cell table:style-name="ce12" table:formula="of:=SUM([.C7:.C18])" office:value-type="float" office:value="1059070" calcext:value-type="float">
            <text:p>1,059,070</text:p>
          </table:table-cell>
          <table:table-cell table:style-name="ce11" table:formula="of:=SUM([.D7:.D18])" office:value-type="float" office:value="235" calcext:value-type="float">
            <text:p>235</text:p>
          </table:table-cell>
          <table:table-cell table:style-name="ce13" table:formula="of:=SUM([.E7:.E18])" office:value-type="float" office:value="77813.55" calcext:value-type="float">
            <text:p>77,813.5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1月</text:p>
          </table:table-cell>
          <table:table-cell table:style-name="ce6" office:value-type="float" office:value="17" calcext:value-type="float">
            <text:p>17</text:p>
          </table:table-cell>
          <table:table-cell table:style-name="ce14" office:value-type="float" office:value="276205" calcext:value-type="float">
            <text:p>276,205</text:p>
          </table:table-cell>
          <table:table-cell table:style-name="ce6" office:value-type="float" office:value="28" calcext:value-type="float">
            <text:p>28</text:p>
          </table:table-cell>
          <table:table-cell table:style-name="ce16" office:value-type="float" office:value="6177.24" calcext:value-type="float">
            <text:p>6,177.2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2月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27" calcext:value-type="float">
            <text:p>227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08.15" calcext:value-type="float">
            <text:p>108.1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3月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151.89" calcext:value-type="float">
            <text:p>151.8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4月</text:p>
          </table:table-cell>
          <table:table-cell table:style-name="ce6" office:value-type="float" office:value="21" calcext:value-type="float">
            <text:p>21</text:p>
          </table:table-cell>
          <table:table-cell table:style-name="ce14" office:value-type="float" office:value="17226" calcext:value-type="float">
            <text:p>17,226</text:p>
          </table:table-cell>
          <table:table-cell table:style-name="ce6" office:value-type="float" office:value="27" calcext:value-type="float">
            <text:p>27</text:p>
          </table:table-cell>
          <table:table-cell table:style-name="ce16" office:value-type="float" office:value="4423.74" calcext:value-type="float">
            <text:p>4,423.7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5月</text:p>
          </table:table-cell>
          <table:table-cell table:style-name="ce6" office:value-type="float" office:value="19" calcext:value-type="float">
            <text:p>19</text:p>
          </table:table-cell>
          <table:table-cell table:style-name="ce14" office:value-type="float" office:value="266938" calcext:value-type="float">
            <text:p>266,938</text:p>
          </table:table-cell>
          <table:table-cell table:style-name="ce6" office:value-type="float" office:value="31" calcext:value-type="float">
            <text:p>31</text:p>
          </table:table-cell>
          <table:table-cell table:style-name="ce16" office:value-type="float" office:value="9091.71" calcext:value-type="float">
            <text:p>9,091.7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6月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84.72" calcext:value-type="float">
            <text:p>84.7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7月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87" calcext:value-type="float">
            <text:p>18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60.93" calcext:value-type="float">
            <text:p>60.9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8月</text:p>
          </table:table-cell>
          <table:table-cell table:style-name="ce6" office:value-type="float" office:value="12" calcext:value-type="float">
            <text:p>12</text:p>
          </table:table-cell>
          <table:table-cell table:style-name="ce14" office:value-type="float" office:value="40252" calcext:value-type="float">
            <text:p>40,25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48.05" calcext:value-type="float">
            <text:p>48.0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09月</text:p>
          </table:table-cell>
          <table:table-cell table:style-name="ce6" office:value-type="float" office:value="15" calcext:value-type="float">
            <text:p>15</text:p>
          </table:table-cell>
          <table:table-cell table:style-name="ce14" office:value-type="float" office:value="17643" calcext:value-type="float">
            <text:p>17,643</text:p>
          </table:table-cell>
          <table:table-cell table:style-name="ce6" office:value-type="float" office:value="24" calcext:value-type="float">
            <text:p>24</text:p>
          </table:table-cell>
          <table:table-cell table:style-name="ce16" office:value-type="float" office:value="51741.02" calcext:value-type="float">
            <text:p>51,741.0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10月</text:p>
          </table:table-cell>
          <table:table-cell table:style-name="ce6" office:value-type="float" office:value="3" calcext:value-type="float">
            <text:p>3</text:p>
          </table:table-cell>
          <table:table-cell table:style-name="ce14" office:value-type="float" office:value="430040" calcext:value-type="float">
            <text:p>430,04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.4" calcext:value-type="float">
            <text:p>5.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11月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6.6" calcext:value-type="float">
            <text:p>46.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7年12月</text:p>
          </table:table-cell>
          <table:table-cell table:style-name="ce6" office:value-type="float" office:value="5" calcext:value-type="float">
            <text:p>5</text:p>
          </table:table-cell>
          <table:table-cell table:style-name="ce14" office:value-type="float" office:value="10260" calcext:value-type="float">
            <text:p>10,260</text:p>
          </table:table-cell>
          <table:table-cell table:style-name="ce6" office:value-type="float" office:value="13" calcext:value-type="float">
            <text:p>13</text:p>
          </table:table-cell>
          <table:table-cell table:style-name="ce17" office:value-type="float" office:value="5874.1" calcext:value-type="float">
            <text:p>5,874.1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22:00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7" style:display-name="PageStyle_report 1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8" style:display-name="PageStyle_report 1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9" style:display-name="PageStyle_report 1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0" style:display-name="PageStyle_report 2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1" style:display-name="PageStyle_report 2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2" style:display-name="PageStyle_report 2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3" style:display-name="PageStyle_report 2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4" style:display-name="PageStyle_report 2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5" style:display-name="PageStyle_report 2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6" style:display-name="PageStyle_report 2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7" style:display-name="PageStyle_report 2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8" style:display-name="PageStyle_report 2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9" style:display-name="PageStyle_report 2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0" style:display-name="PageStyle_report 3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1" style:display-name="PageStyle_report 3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2" style:display-name="PageStyle_report 3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3" style:display-name="PageStyle_report 3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4" style:display-name="PageStyle_report 3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5" style:display-name="PageStyle_report 3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6" style:display-name="PageStyle_report 3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7" style:display-name="PageStyle_report 3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8" style:display-name="PageStyle_report 3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31T09:33:04.052000000</dc:date>
    <meta:editing-duration>PT7H37M56S</meta:editing-duration>
    <meta:editing-cycles>15</meta:editing-cycles>
    <meta:document-statistic meta:table-count="1" meta:cell-count="74" meta:object-count="0"/>
  </office:meta>
</office:document-meta>
</file>